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</office:font-face-decls>
  <office:automatic-styles>
    <style:style style:name="P1" style:parent-style-name="Normal" style:master-page-name="MP0" style:family="paragraph">
      <style:paragraph-properties fo:break-before="page"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2" style:parent-style-name="Normal" style:family="paragraph">
      <style:text-properties style:font-name-complex="Calibri" fo:font-weight="bold" style:font-weight-asian="bold" style:font-weight-complex="bold"/>
    </style:style>
    <style:style style:name="P3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fo:hyphenate="true"/>
    </style:style>
    <style:style style:name="T4" style:parent-style-name="Fonteparág.padrão" style:family="text">
      <style:text-properties style:font-name-complex="Calibri" fo:font-weight="bold" style:font-weight-asian="bold" style:font-weight-complex="bold"/>
    </style:style>
    <style:style style:name="P5" style:parent-style-name="Normal" style:family="paragraph">
      <style:paragraph-properties fo:text-align="justify"/>
    </style:style>
    <style:style style:name="T6" style:parent-style-name="Fonteparág.padrão" style:family="text">
      <style:text-properties style:font-name-complex="Calibri"/>
    </style:style>
    <style:style style:name="T7" style:parent-style-name="Fonteparág.padrão" style:family="text">
      <style:text-properties style:font-name-complex="Calibri" fo:font-style="italic" style:font-style-asian="italic" style:font-style-complex="italic"/>
    </style:style>
    <style:style style:name="T8" style:parent-style-name="Fonteparág.padrão" style:family="text">
      <style:text-properties style:font-name-complex="Calibri"/>
    </style:style>
    <style:style style:name="P9" style:parent-style-name="Normal" style:family="paragraph">
      <style:paragraph-properties fo:text-align="justify"/>
      <style:text-properties style:font-name-complex="Calibri"/>
    </style:style>
    <style:style style:name="P10" style:parent-style-name="Normal" style:family="paragraph">
      <style:paragraph-properties fo:text-align="justify"/>
      <style:text-properties style:font-name-complex="Calibri"/>
    </style:style>
    <style:style style:name="P11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2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3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4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5" style:parent-style-name="NormalWeb" style:family="paragraph">
      <style:paragraph-properties fo:text-align="justify" fo:margin-top="0in" fo:margin-bottom="0in"/>
      <style:text-properties style:font-name="Calibri" style:font-name-complex="Calibri" fo:color="#000000" fo:font-size="11pt" style:font-size-asian="11pt" style:font-size-complex="11pt"/>
    </style:style>
    <style:style style:name="P16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17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</style:style>
    <style:style style:name="T18" style:parent-style-name="Fonteparág.padrão" style:family="text">
      <style:text-properties style:font-name-complex="Calibri"/>
    </style:style>
    <style:style style:name="P19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20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21" style:parent-style-name="Fonteparág.padrão" style:family="text">
      <style:text-properties style:font-name-complex="Calibri"/>
    </style:style>
    <style:style style:name="T22" style:parent-style-name="Fonteparág.padrão" style:family="text">
      <style:text-properties style:font-name-complex="Calibri" fo:font-style="italic" style:font-style-asian="italic" style:font-style-complex="italic"/>
    </style:style>
    <style:style style:name="T23" style:parent-style-name="Fonteparág.padrão" style:family="text">
      <style:text-properties style:font-name-complex="Calibri"/>
    </style:style>
    <style:style style:name="T24" style:parent-style-name="Fonteparág.padrão" style:family="text">
      <style:text-properties style:font-name-complex="Calibri"/>
    </style:style>
    <style:style style:name="T25" style:parent-style-name="Fonteparág.padrão" style:family="text">
      <style:text-properties style:font-name-complex="Calibri" fo:font-style="italic" style:font-style-asian="italic" style:font-style-complex="italic"/>
    </style:style>
    <style:style style:name="P26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27" style:parent-style-name="Fonteparág.padrão" style:family="text">
      <style:text-properties style:font-name-complex="Calibri"/>
    </style:style>
    <style:style style:name="T28" style:parent-style-name="Fonteparág.padrão" style:family="text">
      <style:text-properties style:font-name-complex="Calibri" fo:font-style="italic" style:font-style-asian="italic" style:font-style-complex="italic"/>
    </style:style>
    <style:style style:name="T29" style:parent-style-name="Fonteparág.padrão" style:family="text">
      <style:text-properties style:font-name-complex="Calibri"/>
    </style:style>
    <style:style style:name="T30" style:parent-style-name="Fonteparág.padrão" style:family="text">
      <style:text-properties style:font-name-complex="Calibri"/>
    </style:style>
    <style:style style:name="T31" style:parent-style-name="Fonteparág.padrão" style:family="text">
      <style:text-properties style:font-name-complex="Calibri" fo:font-style="italic" style:font-style-asian="italic" style:font-style-complex="italic"/>
    </style:style>
    <style:style style:name="T32" style:parent-style-name="Fonteparág.padrão" style:family="text">
      <style:text-properties style:font-name-complex="Calibri"/>
    </style:style>
    <style:style style:name="T33" style:parent-style-name="Fonteparág.padrão" style:family="text">
      <style:text-properties style:font-name-complex="Calibri" fo:font-style="italic" style:font-style-asian="italic" style:font-style-complex="italic"/>
    </style:style>
    <style:style style:name="T34" style:parent-style-name="Fonteparág.padrão" style:family="text">
      <style:text-properties style:font-name-complex="Calibri"/>
    </style:style>
    <style:style style:name="T35" style:parent-style-name="Fonteparág.padrão" style:family="text">
      <style:text-properties style:font-name-complex="Calibri" fo:font-style="italic" style:font-style-asian="italic" style:font-style-complex="italic"/>
    </style:style>
    <style:style style:name="T36" style:parent-style-name="Fonteparág.padrão" style:family="text">
      <style:text-properties style:font-name-complex="Calibri"/>
    </style:style>
    <style:style style:name="P37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38" style:parent-style-name="Normal" style:family="paragraph">
      <style:paragraph-properties fo:text-align="justify" fo:margin-bottom="0in" fo:line-height="100%"/>
    </style:style>
    <style:style style:name="T39" style:parent-style-name="Fonteparág.padrão" style:family="text">
      <style:text-properties style:font-name-complex="Calibri" fo:font-weight="bold" style:font-weight-asian="bold"/>
    </style:style>
    <style:style style:name="T40" style:parent-style-name="Fonteparág.padrão" style:family="text">
      <style:text-properties style:font-name-complex="Calibri"/>
    </style:style>
    <style:style style:name="T41" style:parent-style-name="Fonteparág.padrão" style:family="text">
      <style:text-properties style:font-name-complex="Calibri"/>
    </style:style>
    <style:style style:name="P42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43" style:parent-style-name="Fonteparág.padrão" style:family="text">
      <style:text-properties style:font-name-complex="Calibri"/>
    </style:style>
    <style:style style:name="T44" style:parent-style-name="Fonteparág.padrão" style:family="text">
      <style:text-properties style:font-name-complex="Calibri"/>
    </style:style>
    <style:style style:name="T45" style:parent-style-name="Fonteparág.padrão" style:family="text">
      <style:text-properties style:font-name-complex="Calibri" fo:font-style="italic" style:font-style-asian="italic" style:font-style-complex="italic"/>
    </style:style>
    <style:style style:name="T46" style:parent-style-name="Fonteparág.padrão" style:family="text">
      <style:text-properties style:font-name-complex="Calibri"/>
    </style:style>
    <style:style style:name="T47" style:parent-style-name="Fonteparág.padrão" style:family="text">
      <style:text-properties style:font-name-complex="Calibri" fo:font-style="italic" style:font-style-asian="italic" style:font-style-complex="italic"/>
    </style:style>
    <style:style style:name="T48" style:parent-style-name="Fonteparág.padrão" style:family="text">
      <style:text-properties style:font-name-complex="Calibri"/>
    </style:style>
    <style:style style:name="P49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50" style:parent-style-name="Fonteparág.padrão" style:family="text">
      <style:text-properties style:font-name-complex="Calibri"/>
    </style:style>
    <style:style style:name="T51" style:parent-style-name="Fonteparág.padrão" style:family="text">
      <style:text-properties style:font-name-complex="Calibri"/>
    </style:style>
    <style:style style:name="T52" style:parent-style-name="Fonteparág.padrão" style:family="text">
      <style:text-properties style:font-name-complex="Calibri" fo:font-style="italic" style:font-style-asian="italic" style:font-style-complex="italic"/>
    </style:style>
    <style:style style:name="T53" style:parent-style-name="Fonteparág.padrão" style:family="text">
      <style:text-properties style:font-name-complex="Calibri"/>
    </style:style>
    <style:style style:name="T54" style:parent-style-name="Fonteparág.padrão" style:family="text">
      <style:text-properties style:font-name-complex="Calibri" fo:font-style="italic" style:font-style-asian="italic" style:font-style-complex="italic"/>
    </style:style>
    <style:style style:name="T55" style:parent-style-name="Fonteparág.padrão" style:family="text">
      <style:text-properties style:font-name-complex="Calibri"/>
    </style:style>
    <style:style style:name="P56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57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58" style:parent-style-name="Fonteparág.padrão" style:family="text">
      <style:text-properties style:font-name-complex="Calibri"/>
    </style:style>
    <style:style style:name="T59" style:parent-style-name="Fonteparág.padrão" style:family="text">
      <style:text-properties style:font-name-complex="Calibri" fo:font-style="italic" style:font-style-asian="italic" style:font-style-complex="italic"/>
    </style:style>
    <style:style style:name="T60" style:parent-style-name="Fonteparág.padrão" style:family="text">
      <style:text-properties style:font-name-complex="Calibri"/>
    </style:style>
    <style:style style:name="T61" style:parent-style-name="Fonteparág.padrão" style:family="text">
      <style:text-properties style:font-name-complex="Calibri"/>
    </style:style>
    <style:style style:name="P62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63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64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65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66" style:parent-style-name="Fonteparág.padrão" style:family="text">
      <style:text-properties style:font-name-complex="Calibri"/>
    </style:style>
    <style:style style:name="T67" style:parent-style-name="Fonteparág.padrão" style:family="text">
      <style:text-properties style:font-name-complex="Calibri"/>
    </style:style>
    <style:style style:name="T68" style:parent-style-name="Fonteparág.padrão" style:family="text">
      <style:text-properties style:font-name-complex="Calibri"/>
    </style:style>
    <style:style style:name="T69" style:parent-style-name="Fonteparág.padrão" style:family="text">
      <style:text-properties style:font-name-complex="Calibri"/>
    </style:style>
    <style:style style:name="T70" style:parent-style-name="Fonteparág.padrão" style:family="text">
      <style:text-properties style:font-name-complex="Calibri"/>
    </style:style>
    <style:style style:name="T71" style:parent-style-name="Fonteparág.padrão" style:family="text">
      <style:text-properties style:font-name-complex="Calibri"/>
    </style:style>
    <style:style style:name="T72" style:parent-style-name="Hyperlink" style:family="text">
      <style:text-properties style:font-name-complex="Calibri"/>
    </style:style>
    <style:style style:name="T73" style:parent-style-name="Fonteparág.padrão" style:family="text">
      <style:text-properties style:font-name-complex="Calibri"/>
    </style:style>
    <style:style style:name="P74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P75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76" style:parent-style-name="Normal" style:family="paragraph">
      <style:paragraph-properties fo:text-align="justify"/>
    </style:style>
    <style:style style:name="P77" style:parent-style-name="Normal" style:family="paragraph">
      <style:paragraph-properties fo:text-align="justify"/>
    </style:style>
    <style:style style:name="P78" style:parent-style-name="Normal" style:family="paragraph">
      <style:paragraph-properties fo:text-align="justify"/>
    </style:style>
    <style:style style:name="P79" style:parent-style-name="Normal" style:family="paragraph">
      <style:paragraph-properties fo:text-align="justify"/>
    </style:style>
    <style:style style:name="P80" style:parent-style-name="Normal" style:family="paragraph">
      <style:paragraph-properties fo:text-align="justify"/>
    </style:style>
    <style:style style:name="P81" style:parent-style-name="Normal" style:family="paragraph">
      <style:paragraph-properties fo:text-align="justify"/>
    </style:style>
    <style:style style:name="P82" style:parent-style-name="Normal" style:family="paragraph">
      <style:paragraph-properties fo:text-align="justify"/>
    </style:style>
    <style:style style:name="P83" style:parent-style-name="Normal" style:family="paragraph">
      <style:text-properties style:font-name-complex="Calibri" fo:font-weight="bold" style:font-weight-asian="bold"/>
    </style:style>
    <style:style style:name="P84" style:parent-style-name="Normal" style:family="paragraph">
      <style:paragraph-properties fo:text-align="justify"/>
    </style:style>
    <style:style style:name="T85" style:parent-style-name="Fonteparág.padrão" style:family="text">
      <style:text-properties style:font-name-complex="Calibri" style:font-weight-complex="bold"/>
    </style:style>
    <style:style style:name="T86" style:parent-style-name="Fonteparág.padrão" style:family="text">
      <style:text-properties style:font-name-complex="Calibri" style:font-weight-complex="bold"/>
    </style:style>
    <style:style style:name="T87" style:parent-style-name="Fonteparág.padrão" style:family="text">
      <style:text-properties style:font-name-complex="Calibri" style:font-weight-complex="bold"/>
    </style:style>
    <style:style style:name="P88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89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90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family="graphic" style:name="a6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0.01042in none" fo:background-color="transparent" style:wrap="parallel" style:wrap-contour="false" style:horizontal-rel="page-content" style:vertical-rel="paragraph" style:horizontal-pos="left" style:vertical-pos="from-top"/>
    </style:style>
    <style:style style:family="graphic" style:name="a9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parallel" style:wrap-contour="false" style:horizontal-rel="page-content" style:vertical-rel="paragraph" style:horizontal-pos="left" style:vertical-pos="from-top"/>
    </style:style>
  </office:automatic-styles>
  <office:body>
    <office:text text:use-soft-page-breaks="true">
      <text:p text:style-name="P1">CONSELHO DE ADMINISTRAÇÃO DA FINEP- 2026<text:line-break/>Currículos dos titulares</text:p>
      <text:p text:style-name="P2">Luis Manuel Rebelo Fernandes</text:p>
      <text:p text:style-name="P3"><text:span text:style-name="T4"><draw:frame draw:z-index="251678720" draw:style-name="a4" draw:name="Imagem 541590072" text:anchor-type="paragraph" svg:x="-0.00278in" svg:y="0.33264in" svg:width="2.19028in" svg:height="2.14583in" style:rel-width="scale" style:rel-height="scale"><draw:image xlink:href="media/image2.jpeg" xlink:type="simple" xlink:show="embed" xlink:actuate="onLoad"/><svg:title/><svg:desc>Homem de terno e gravata sorrindo

Descrição gerada automaticamente</svg:desc></draw:frame></text:span></text:p>
      <text:p text:style-name="P5"><text:span text:style-name="T6">Luis Fernandes nasceu em 1958. É graduado em Relações Internacionais pela<text:s/></text:span><text:span text:style-name="T7">Georgetown University</text:span><text:span text:style-name="T8">, mestre e doutor em Ciência Política pelo Instituto Universitário de Pesquisas do Rio de Janeiro — IUPERJ.</text:span></text:p>
      <text:p text:style-name="P9">Tem larga experiência na gestão pública. <text:s/>Foi Presidente da Finep, de 2007 a 2011 e 2015; Secretário Executivo do Ministério da Ciência e Tecnologia, de 2004 a 2007; Secretário Executivo do Ministério do<text:s/>Esporte de 2012 a 2015; Coordenador do Grupo Executivo da Copa do Mundo 2014 (GECOPA); Diretor Científico da Fundação Carlos Chagas Filho de Amparo à Pesquisa do Estado do Rio de Janeiro - FAPERJ, de 1999 a 2002.</text:p>
      <text:p text:style-name="P10">É professor do Instituto de Relações Internacionais (IRI) da Pontifícia Universidade Católica do Rio de Janeiro e professor adjunto da Universidade Federal do Rio de Janeiro. Dedica-se à pesquisa de temas de Economia Política das Relações Internacionais, com destaque para os desafios da inovação e<text:s/>do desenvolvimento na Era do Conhecimento, a reconfiguração das relações de poder no sistema internacional pós-Guerra Fria e as transformações nos estados socialistas e ex-socialistas.</text:p>
      <text:p text:style-name="P11"/>
      <text:p text:style-name="P12"/>
      <text:p text:style-name="P13"/>
      <text:p text:style-name="P14"/>
      <text:p text:style-name="P15"/>
      <text:soft-page-break/>
      <text:p text:style-name="P16">Carolina Grotterra</text:p>
      <text:p text:style-name="P17"><text:span text:style-name="T18"><draw:frame draw:z-index="251696128" draw:style-name="a5" draw:name="Imagem 3" text:anchor-type="paragraph" svg:x="0in" svg:y="0.18958in" svg:width="2.15972in" svg:height="2.06875in" style:rel-width="scale" style:rel-height="scale"><draw:image xlink:href="media/image3.jpeg" xlink:type="simple" xlink:show="embed" xlink:actuate="onLoad"/><svg:title/><svg:desc>Mulher com as mãos no rosto

O conteúdo gerado por IA pode estar incorreto.</svg:desc></draw:frame></text:span></text:p>
      <text:p text:style-name="P19"><text:bookmark-start text:name="x__Hlk184047034"/>Carolina Grottera é diretora de programa na Secretaria Executiva do Ministério da Fazenda, onde coordena as ações do Plano de Transformação Ecológica do governo federal. Anteriormente, trabalhou na Secretaria de Articulação e Monitoramento (SAM) da Casa Civil da Presidência da República. É servidora<text:s/>cedida do Instituto de Pesquisa Econômica Aplicada (IPEA).<text:bookmark-end text:name="x__Hlk184047034"/></text:p>
      <text:p text:style-name="P20"><text:span text:style-name="T21">Possui doutorado em Planejamento Energético com ênfase em Planejamento Ambiental pelo Programa de Planejamento Energético da COPPE/UFRJ (2018), mestrado pela mesma instituição (2013) e bacharelado em Ciências Econômicas pela Pontifícia Universidade Católica do Rio de Janeiro (PUC-Rio) (2009). Participou do programa de Doutorado-Sanduíche (Ciências sem Fronteiras) no<text:s/></text:span><text:span text:style-name="T22">Centre International de Recherche sur l´Environnement et le Dévéloppement</text:span><text:span text:style-name="T23"><text:s/>(CIRED) na</text:span><text:span text:style-name="T24"><text:s/>França e foi pesquisadora visitante no<text:s/></text:span><text:span text:style-name="T25">European Institute for Economics and the Environment (EIEE) na Itália.</text:span></text:p>
      <text:p text:style-name="P26"><text:span text:style-name="T27">Foi professora adjunta da Faculdade de Economia e do Programa de Pós-Graduação em Economia (PPGE/UFF) e substituta do Departamento de Engenharia Industrial da Escola Politécnica (Poli/UFRJ). Trabalhou como pesquisadora no<text:s/></text:span><text:span text:style-name="T28">Climate Policy Initiative</text:span><text:span text:style-name="T29"><text:s/>(CPI) e no Centro de Estudos Integrado sobre Meio Ambiente e Mudanças Climáticas (CentroClima/COPPE/UFRJ). Atuou como consultora técnica para diversas<text:s/></text:span><text:span text:style-name="T30">instituições como Comissão Econômica para a América Latina e o Caribe (CEPAL), Banco Interamericano de Desenvolvimento (BID), Banco Mundial, Instituto Escolhas,<text:s/></text:span><text:span text:style-name="T31">Resilient Cities Network</text:span><text:span text:style-name="T32"><text:s/>(RCN), Instituto Clima e Sociedade (ICS),<text:s/></text:span><text:span text:style-name="T33">Climate and Land Use Alliance<text:s/></text:span><text:span text:style-name="T34">(CLUA),<text:s/></text:span><text:span text:style-name="T35">Institut du Developpement Durable et des Relations Internationales</text:span><text:span text:style-name="T36"><text:s/>(IDDRI), entre outros.</text:span></text:p>
      <text:p text:style-name="P37"/>
      <text:p text:style-name="P38"><text:span text:style-name="T39">Sergio Machado Rezende</text:span><text:span text:style-name="T40"><draw:frame draw:z-index="251682816" draw:style-name="a6" draw:name="Imagem 5" text:anchor-type="paragraph" svg:x="-0.14444in" svg:y="0.24514in" svg:width="1.92292in" svg:height="1.70833in" style:rel-width="scale" style:rel-height="scale"><draw:image xlink:href="media/image4.jpeg" xlink:type="simple" xlink:show="embed" xlink:actuate="onLoad"/><svg:title/><svg:desc/></draw:frame></text:span><text:span text:style-name="T41"> </text:span></text:p>
      <text:p text:style-name="P42"><text:span text:style-name="T43">Nasceu no Rio de Janeiro onde obteve o diploma de Engenheiro Eletricista na Pontifícia Universidade Católica (1963). Em Cambridge,</text:span><text:span text:style-name="T44"><text:s/>nos Estados Unidos, recebeu os títulos de Mestre em 1965 e de Doutor em 1967, ambos em<text:s/></text:span><text:span text:style-name="T45">Electrical Engineering-Materials Science</text:span><text:span text:style-name="T46">, no<text:s/></text:span><text:span text:style-name="T47">Massachusetts Institute of Technology</text:span><text:span text:style-name="T48">. Foi professor associado na PUC/RJ em 1968-1971, professor titular na UNICAMP em 1971, e desde 1972 é professor titular no Departamento de Física da Universidade Federal de Pernambuco (UFPE).</text:span></text:p>
      <text:soft-page-break/>
      <text:p text:style-name="P49"><text:span text:style-name="T50">Trabalha em pesquisa na área de Física de Materiais, com ênfase em Materiais Magnéticos e Propriedades Magnéticas, atuando em física experimental e<text:s/></text:span><text:span text:style-name="T51">teórica, principalmente nos seguintes temas: magnetismo, materiais magnéticos, materiais nanoestruturados, magnônica e spintrônica. Orientou 41 teses de mestrado e de doutorado, e publicou mais de 300 artigos científicos em revistas de circulação internacional, tendo mais de 9700 citações na base de dados do Google Acadêmico, e índice H = 54. É autor de três livros didáticos, Materiais e Dispositivos Eletrônicos (Editora Livraria da Física- 4a Edição, 2015),<text:s/></text:span><text:span text:style-name="T52">Fundamentals of Magnonics</text:span><text:span text:style-name="T53"><text:s/>(Springer, 2020), e<text:s/></text:span><text:span text:style-name="T54">Introduction to Electronic Materials and Devices</text:span><text:span text:style-name="T55"><text:s/>(Springer, 2022).</text:span></text:p>
      <text:p text:style-name="P56">Em gestão de C&amp;T foi Chefe do Departamento de Física e Diretor do Centro de Ciências Exatas e da Natureza da UFPE, Diretor Científico da FACEPE durante sua implantação, em 1990-1993, e Secretário de Ciência, Tecnologia e Meio Ambiente do Estado de Pernambuco de 1995 a 1998 no Governo de Miguel Arraes. No período 2001-2002 foi Secretário do Patrimônio, Ciência e Cultura da Prefeitura de Olinda, cargo que deixou em janeiro de 2003 para assumir<text:s/>a Presidência da Financiadora de Estudos e Projetos (FINEP). Em julho de 2005 assumiu o cargo de Ministro da Ciência e Tecnologia, que exerceu até 31 de dezembro de 2010 quando encerrou o mandato de Luiz Inácio Lula da Silva na Presidência da República.</text:p>
      <text:p text:style-name="P57"><text:span text:style-name="T58">É membro da Academia Brasileira de Ciências, da Academia de Ciência dos Países em Desenvolvimento, da Sociedade Brasileira de Física, da<text:s/></text:span><text:span text:style-name="T59">American Physical Society, do Institute for Electrical and Electronic Engineers</text:span><text:span text:style-name="T60">, e é membro e Presidente de Honra da<text:s/></text:span><text:span text:style-name="T61">Sociedade Brasileira para o Progresso da Ciência.</text:span></text:p>
      <text:p text:style-name="P62">Por suas atividades acadêmicas e científicas recebeu a ordem do Mérito Educativo, do Ministério da Educação (1991), a Comenda da Ordem do Mérito Científico, categoria Grã-Cruz (1995), o Prêmio Anísio Teixeira da CAPES (2001), o prêmio Bunge de Ciência (2006), o prêmio de Ciência da Fundação Conrad Wessel (2013), e o Prêmio Joaquim da Costa Ribeiro, da Sociedade Brasileira de Física (2020).I</text:p>
      <text:p text:style-name="P63"><text:bookmark-start text:name="_Hlk167712774"/></text:p>
      <text:p text:style-name="P64"><text:bookmark-end text:name="_Hlk167712774"/>Marcos Dantas</text:p>
      <text:p text:style-name="P65"><text:span text:style-name="T66"><draw:frame draw:z-index="251686912" draw:style-name="a7" draw:name="Imagem 825396807" text:anchor-type="paragraph" svg:x="0.00694in" svg:y="0.12431in" svg:width="1.63819in" svg:height="1.81528in" style:rel-width="scale" style:rel-height="scale"><draw:image xlink:href="media/image5.jpeg" xlink:type="simple" xlink:show="embed" xlink:actuate="onLoad"/><svg:title/><svg:desc/></draw:frame></text:span><text:s/><text:span text:style-name="T67">Marcos Dantas é Professor Titular (aposentado) da<text:s/></text:span><text:span text:style-name="T68">Escola de Comunicação da UFRJ (ECO-UFRJ), doutor em Engenharia de Produção pela COPPE-UFRJ, professor e pesquisador do Programa de Pós-graduação em Comunicação e Cultura (PPGCOM) da ECO-UFRJ e do Programa de Pós Graduação em Ciência da Informação (PPGCI), convênio IBICT/ECO-UFRJ. Integra o Conselho de Administração do Núcleo de Informação e Coordenação do Registro Br (NIC.br). É membro eleito do Comitê Gestor da Internet no Brasil (CGI.br). Já exerceu os cargos de secretário de Planejamento e Orçamento do<text:s/></text:span><text:span text:style-name="T69">Ministério das Comunicações e secretário de Educação a Distância do<text:s/></text:span><text:soft-page-break/><text:span text:style-name="T70">Ministério da Educação, além de membro do Conselho Consultivo da Anatel. Foi também diretor, depois presidente da União Latina de Economia Política da Informação, da Comunicação e da Cultura (ULEPICC-Br), e sucessivamente membro do Conselho Fiscal, do Conselho Administrativo e da Diretoria Executiva do Centro Internacional Celso Furtado. Integrou ainda o Conselho Superior da UFRJ (CONSUNI). Com carreira focada na Academia, dedicou-se, nos<text:s/></text:span><text:span text:style-name="T71">últimos anos ao estudo da economia política da internet, inclusive regulação das plataformas digitais. É autor dos livros A lógica do capital-informação (Ed. Contraponto, 1996; 2ª ed, 2022); Trabalho com informação (CFCH-UFRJ, 2012); Comunicação, Desenvolvimento, Democracia (Perseu Abramo, 2013); O valor da informação (Botempo, 2023), além de dezenas de artigos em livros coletivos ou revistas acadêmicas nacionais e estrangeiras sobre seus temas de estudo e pesquisa. Currículo Lattes:<text:s/></text:span><text:a xlink:href="http://lattes.cnpq.br/892011381657" office:target-frame-name="_top" xlink:show="replace"><text:span text:style-name="T72">http://lattes.cnpq.br/892011381657</text:span></text:a><text:span text:style-name="T73"><text:s/></text:span></text:p>
      <text:p text:style-name="P74"/>
      <text:p text:style-name="P75">Rosilene Matos Domingues</text:p>
      <text:p text:style-name="P76"><draw:frame draw:z-index="251697152" draw:style-name="a8" draw:name="Imagem 1" text:anchor-type="paragraph" svg:x="0in" svg:y="0.00069in" svg:width="1.86806in" svg:height="2.63889in" style:rel-width="scale" style:rel-height="scale"><draw:image xlink:href="media/image6.jpeg" xlink:type="simple" xlink:show="embed" xlink:actuate="onLoad"/><svg:title/><svg:desc/></draw:frame>Rosilene Matos Domingues é Mestre em Ciências Contábeis pela Universidade Federal do Rio de Janeiro (UFRJ), pós-graduada em Gestão Contábil e graduada em Ciências Contábeis pela Universidade Federal de Santa Catarina (UFSC).</text:p>
      <text:p text:style-name="P77">Empregada pública de carreira, atua desde 2002 na Financiadora de Estudos e Projetos – FINEP. Em 2026 foi eleita representante dos empregados para o Conselho de<text:s/>Administração.</text:p>
      <text:p text:style-name="P78">Na FINEP iniciou a atuação na Área de Auditoria, exercendo funções de Gerente e de Superintendente. Exerceu também as funções de Gerente do Departamento de Prestação de Contas de Convênios, Termos e Acordos de Cooperação (DPCI), Gerente do Departamento de Integridade Institucional e Gestão de Riscos (DIGR) e Superintendente da Área de Conformidade, Integridade e Gestão de Riscos (ACIR).</text:p>
      <text:p text:style-name="P79">Atuou como analista na Diretoria de Desenvolvimento Científico e Tecnológico (DRCT) e na Área de<text:s/>Controladoria (ACOT), vinculada à Diretoria Financeira, de Crédito e Captação (DRFC).</text:p>
      <text:p text:style-name="P80">Foi representante dos empregados no Conselho Fiscal da Entidade de Previdência Complementar: FIPECq – Fundação de Previdência Complementar dos Empregados ou Servidores da FINEP, do IPEA, do CNPq, do INPE e do INPA</text:p>
      <text:soft-page-break/>
      <text:p text:style-name="P81">Exerceu a função de Coordenadora do Comitê de Gestão de Riscos da empresa – CGR, foi membro do Comitê de Segurança da Informação – representante do Gabinete da Presidência e Presidente da Comissão de Ética da<text:s/>Finep.</text:p>
      <text:p text:style-name="P82">Tem experiência nos temas de Governança, Auditoria, Controle Interno, Gestão da Ética, Gestão de Riscos e Compliance.</text:p>
      <text:p text:style-name="P83">Rodrigo Rodrigues da Fonseca</text:p>
      <text:p text:style-name="P84"><text:span text:style-name="T85"><draw:frame draw:z-index="251699200" draw:style-name="a9" draw:name="Imagem 1" text:anchor-type="paragraph" svg:x="0in" svg:y="-0.00208in" svg:width="1.81944in" svg:height="2.33333in" style:rel-width="scale" style:rel-height="scale"><draw:image xlink:href="media/image7.jpeg" xlink:type="simple" xlink:show="embed" xlink:actuate="onLoad"/><svg:title/><svg:desc/></draw:frame></text:span><text:span text:style-name="T86">Rodrigo Rodrigues da Fonseca é sociólogo, mestre (2001) e doutor (2009) em Política Científica e Tecnológica, todos pela Unicamp. Especialização acadêmica em Análise de Políticas Públicas, com foco em políticas de Ciência, Tecnologia e Inovação para Desenvolvimento Social. Analista da Financiadora de Estudos e Projetos – Finep/MCTI desde 2001. Cargos<text:s/></text:span><text:span text:style-name="T87">ocupados na Finep: Assessor, Chefe de Gabinete da Presidência, Superintendente e Diretor. Atualmente é Secretário Adjunto de Desenvolvimento Produtivo e Inovação- Secretaria de Articulação e Monitoramento Casa Civil da Presidência da República</text:span></text:p>
      <text:p text:style-name="P88"/>
      <text:p text:style-name="P89">Danilo Marasca Bertazzi</text:p>
      <text:p text:style-name="P90"><draw:frame draw:z-index="251700224" draw:style-name="a10" draw:name="Imagem 2" text:anchor-type="paragraph" svg:x="0in" svg:y="0.07847in" svg:width="1.74306in" svg:height="2.13889in" style:rel-width="scale" style:rel-height="scale"><draw:image xlink:href="media/image8.jpeg" xlink:type="simple" xlink:show="embed" xlink:actuate="onLoad"/><svg:title/><svg:desc/></draw:frame>Danilo Bertazzii é graduado em Relações Internacionais pela USP (2006) e mestre em Desenvolvimento Econômico e Políticas Públicas pela Universidade Autônoma de Madrid (2008). Integra a carreira de Especialista em Políticas Públicas e Gestão<text:s/>Governamental desde 2011, tendo ocupado posições de liderança nos governos federal, estadual e municipal. Atua na área de modernização da gestão pública, transformação digital, inovação e redesenho de processos e serviços. Atualmente, é Chefe da Assessoria Especial do Ministério da Gestão da Inovação em Serviços Públicos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fo:color="#2F5496" fo:font-size="16pt" style:font-size-asian="16pt" style:font-size-complex="16pt" fo:hyphenate="false"/>
    </style:style>
    <style:style style:name="Título4" style:display-name="Título 4" style:family="paragraph" style:parent-style-name="Normal" style:default-outline-level="4">
      <style:paragraph-properties style:vertical-align="auto" fo:margin-top="0.0694in" fo:margin-bottom="0.0694in" fo:line-height="100%"/>
      <style:text-properties style:font-name="Times New Roman" fo:font-weight="bold" style:font-weight-asian="bold" style:font-weight-complex="bold" fo:font-size="12pt" style:font-size-asian="12pt" style:font-size-complex="12pt" fo:hyphenate="tru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Fonteparág.padrão" style:display-name="Fonte parág. padrão" style:family="text"/>
    <style:style style:name="Textodebalão" style:display-name="Texto de balã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ítulo4Char" style:display-name="Título 4 Char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paragraph-properties style:vertical-align="auto" fo:margin-top="0.0694in" fo:margin-bottom="0.0694in" fo:line-height="100%"/>
      <style:text-properties style:font-name="Times New Roman" fo:font-size="12pt" style:font-size-asian="12pt" style:font-size-complex="12pt" fo:hyphenate="true"/>
    </style:style>
    <style:style style:name="Corpodetexto" style:display-name="Corpo de texto" style:family="paragraph" style:parent-style-name="Normal">
      <style:paragraph-properties fo:widows="0" fo:orphans="0" style:vertical-align="auto" fo:margin-bottom="0in" fo:line-height="100%"/>
      <style:text-properties style:font-name="Times New Roman" style:font-name-asian="Lucida Sans Unicode" style:letter-kerning="true" fo:font-size="12pt" style:font-size-asian="12pt" style:font-size-complex="12pt" fo:hyphenate="false"/>
    </style:style>
    <style:style style:name="CorpodetextoChar" style:display-name="Corpo de texto Char" style:family="text">
      <style:text-properties style:font-name="Times New Roman" style:font-name-asian="Lucida Sans Unicode" style:letter-kerning="true" fo:font-size="12pt" style:font-size-asian="12pt" style:font-size-complex="12pt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937in" fo:margin-left="1.0277in" fo:margin-bottom="0.5in" fo:margin-right="1.1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3.5437in"/>
      </style:header-style>
      <style:footer-style>
        <style:header-footer-properties style:dynamic-spacing="true" fo:min-height="0.1895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">
      <style:graphic-properties draw:fill="none" draw:stroke="none"/>
    </style:style>
    <style:style style:family="graphic" style:name="a2">
      <style:graphic-properties draw:fill="none" draw:stroke="none"/>
    </style:style>
    <style:style style:family="graphic" style:name="a3">
      <style:graphic-properties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Cabeçalho"><draw:frame draw:z-index="251660288" draw:style-name="a0" draw:name="Imagem 91" text:anchor-type="paragraph" svg:x="-1.02778in" svg:y="-0.39375in" svg:width="8.27778in" svg:height="3.54722in" style:rel-width="scale" style:rel-height="scale"><draw:image xlink:href="media/image1.jpeg" xlink:type="simple" xlink:show="embed" xlink:actuate="onLoad"/><svg:title/><svg:desc/></draw:frame><draw:g draw:z-index="251659264" draw:name="Group 3" draw:id="id2" draw:style-name="a3" text:anchor-type="paragraph"><svg:title/><svg:desc/><draw:custom-shape svg:x="-1.02778in" svg:y="-0.5in" svg:width="8.26736in" svg:height="3.95625in" draw:id="id0" draw:style-name="a1" draw:name="Freeform 4"><svg:title/><svg:desc/><draw:enhanced-geometry draw:type="non-primitive" svg:viewBox="0 0 11905 5697" draw:enhanced-path="M ?f1 ?f0 L ?f0 ?f0 ?f0 ?f2 ?f3 ?f4 ?f5 ?f6 ?f7 ?f8 ?f9 ?f10 ?f11 ?f12 ?f13 ?f14 ?f15 ?f16 ?f17 ?f18 ?f19 ?f20 ?f1 ?f21 ?f1 ?f0 N" draw:text-areas="?f72 ?f74 ?f73 ?f75" draw:glue-points="?f76 ?f77 ?f78 ?f77 ?f78 ?f79 ?f80 ?f81 ?f82 ?f83 ?f84 ?f85 ?f86 ?f87 ?f88 ?f89 ?f90 ?f91 ?f92 ?f93 ?f94 ?f95 ?f96 ?f97 ?f76 ?f98 ?f76 ?f77" draw:glue-point-leaving-directions="-90, -90, -90, -90, -90, -90, -90, -90, -90, -90, -90, -90, -90, -90"><draw:equation draw:name="f0" draw:formula="0"/><draw:equation draw:name="f1" draw:formula="11905"/><draw:equation draw:name="f2" draw:formula="5697"/><draw:equation draw:name="f3" draw:formula="3173"/><draw:equation draw:name="f4" draw:formula="4436"/><draw:equation draw:name="f5" draw:formula="4027"/><draw:equation draw:name="f6" draw:formula="4109"/><draw:equation draw:name="f7" draw:formula="4794"/><draw:equation draw:name="f8" draw:formula="3826"/><draw:equation draw:name="f9" draw:formula="5482"/><draw:equation draw:name="f10" draw:formula="3587"/><draw:equation draw:name="f11" draw:formula="6101"/><draw:equation draw:name="f12" draw:formula="3390"/><draw:equation draw:name="f13" draw:formula="6660"/><draw:equation draw:name="f14" draw:formula="3235"/><draw:equation draw:name="f15" draw:formula="7167"/><draw:equation draw:name="f16" draw:formula="3119"/><draw:equation draw:name="f17" draw:formula="7632"/><draw:equation draw:name="f18" draw:formula="3042"/><draw:equation draw:name="f19" draw:formula="8063"/><draw:equation draw:name="f20" draw:formula="3002"/><draw:equation draw:name="f21" draw:formula="2999"/><draw:equation draw:name="f22" draw:formula="?f2 - ?f0"/><draw:equation draw:name="f23" draw:formula="?f1 - ?f0"/><draw:equation draw:name="f24" draw:formula="?f23 / 11905"/><draw:equation draw:name="f25" draw:formula="?f22 / 5697"/><draw:equation draw:name="f26" draw:formula="11905 * ?f23"/><draw:equation draw:name="f27" draw:formula="0 * ?f22"/><draw:equation draw:name="f28" draw:formula="0 * ?f23"/><draw:equation draw:name="f29" draw:formula="5697 * ?f22"/><draw:equation draw:name="f30" draw:formula="3173 * ?f23"/><draw:equation draw:name="f31" draw:formula="4436 * ?f22"/><draw:equation draw:name="f32" draw:formula="4027 * ?f23"/><draw:equation draw:name="f33" draw:formula="4109 * ?f22"/><draw:equation draw:name="f34" draw:formula="4794 * ?f23"/><draw:equation draw:name="f35" draw:formula="3826 * ?f22"/><draw:equation draw:name="f36" draw:formula="5482 * ?f23"/><draw:equation draw:name="f37" draw:formula="3587 * ?f22"/><draw:equation draw:name="f38" draw:formula="6101 * ?f23"/><draw:equation draw:name="f39" draw:formula="3390 * ?f22"/><draw:equation draw:name="f40" draw:formula="6660 * ?f23"/><draw:equation draw:name="f41" draw:formula="3235 * ?f22"/><draw:equation draw:name="f42" draw:formula="7167 * ?f23"/><draw:equation draw:name="f43" draw:formula="3119 * ?f22"/><draw:equation draw:name="f44" draw:formula="7632 * ?f23"/><draw:equation draw:name="f45" draw:formula="3042 * ?f22"/><draw:equation draw:name="f46" draw:formula="8063 * ?f23"/><draw:equation draw:name="f47" draw:formula="3002 * ?f22"/><draw:equation draw:name="f48" draw:formula="2999 * ?f22"/><draw:equation draw:name="f49" draw:formula="?f26 / 11905"/><draw:equation draw:name="f50" draw:formula="?f27 / 5697"/><draw:equation draw:name="f51" draw:formula="?f28 / 11905"/><draw:equation draw:name="f52" draw:formula="?f29 / 5697"/><draw:equation draw:name="f53" draw:formula="?f30 / 11905"/><draw:equation draw:name="f54" draw:formula="?f31 / 5697"/><draw:equation draw:name="f55" draw:formula="?f32 / 11905"/><draw:equation draw:name="f56" draw:formula="?f33 / 5697"/><draw:equation draw:name="f57" draw:formula="?f34 / 11905"/><draw:equation draw:name="f58" draw:formula="?f35 / 5697"/><draw:equation draw:name="f59" draw:formula="?f36 / 11905"/><draw:equation draw:name="f60" draw:formula="?f37 / 5697"/><draw:equation draw:name="f61" draw:formula="?f38 / 11905"/><draw:equation draw:name="f62" draw:formula="?f39 / 5697"/><draw:equation draw:name="f63" draw:formula="?f40 / 11905"/><draw:equation draw:name="f64" draw:formula="?f41 / 5697"/><draw:equation draw:name="f65" draw:formula="?f42 / 11905"/><draw:equation draw:name="f66" draw:formula="?f43 / 5697"/><draw:equation draw:name="f67" draw:formula="?f44 / 11905"/><draw:equation draw:name="f68" draw:formula="?f45 / 5697"/><draw:equation draw:name="f69" draw:formula="?f46 / 11905"/><draw:equation draw:name="f70" draw:formula="?f47 / 5697"/><draw:equation draw:name="f71" draw:formula="?f48 / 5697"/><draw:equation draw:name="f72" draw:formula="0 / ?f24"/><draw:equation draw:name="f73" draw:formula="?f1 / ?f24"/><draw:equation draw:name="f74" draw:formula="0 / ?f25"/><draw:equation draw:name="f75" draw:formula="?f2 / ?f25"/><draw:equation draw:name="f76" draw:formula="?f49 / ?f24"/><draw:equation draw:name="f77" draw:formula="?f50 / ?f25"/><draw:equation draw:name="f78" draw:formula="?f51 / ?f24"/><draw:equation draw:name="f79" draw:formula="?f52 / ?f25"/><draw:equation draw:name="f80" draw:formula="?f53 / ?f24"/><draw:equation draw:name="f81" draw:formula="?f54 / ?f25"/><draw:equation draw:name="f82" draw:formula="?f55 / ?f24"/><draw:equation draw:name="f83" draw:formula="?f56 / ?f25"/><draw:equation draw:name="f84" draw:formula="?f57 / ?f24"/><draw:equation draw:name="f85" draw:formula="?f58 / ?f25"/><draw:equation draw:name="f86" draw:formula="?f59 / ?f24"/><draw:equation draw:name="f87" draw:formula="?f60 / ?f25"/><draw:equation draw:name="f88" draw:formula="?f61 / ?f24"/><draw:equation draw:name="f89" draw:formula="?f62 / ?f25"/><draw:equation draw:name="f90" draw:formula="?f63 / ?f24"/><draw:equation draw:name="f91" draw:formula="?f64 / ?f25"/><draw:equation draw:name="f92" draw:formula="?f65 / ?f24"/><draw:equation draw:name="f93" draw:formula="?f66 / ?f25"/><draw:equation draw:name="f94" draw:formula="?f67 / ?f24"/><draw:equation draw:name="f95" draw:formula="?f68 / ?f25"/><draw:equation draw:name="f96" draw:formula="?f69 / ?f24"/><draw:equation draw:name="f97" draw:formula="?f70 / ?f25"/><draw:equation draw:name="f98" draw:formula="?f71 / ?f25"/></draw:enhanced-geometry></draw:custom-shape><draw:custom-shape svg:x="-1.02778in" svg:y="-0.5in" svg:width="8.26736in" svg:height="3.95625in" draw:id="id1" draw:style-name="a2" draw:name="Freeform 5"><svg:title/><svg:desc/><draw:enhanced-geometry draw:type="non-primitive" svg:viewBox="0 0 11905 5697" draw:enhanced-path="M ?f1 ?f3 L ?f4 ?f3 ?f5 ?f6 ?f7 ?f8 ?f9 ?f10 ?f11 ?f12 ?f13 ?f14 ?f15 ?f16 ?f17 ?f18 ?f1 ?f19 ?f1 ?f3 N" draw:text-areas="?f60 ?f62 ?f61 ?f63" draw:glue-points="?f64 ?f65 ?f66 ?f65 ?f67 ?f68 ?f69 ?f70 ?f71 ?f72 ?f73 ?f74 ?f75 ?f76 ?f77 ?f78 ?f79 ?f80 ?f64 ?f81 ?f64 ?f65" draw:glue-point-leaving-directions="-90, -90, -90, -90, -90, -90, -90, -90, -90, -90, -90"><draw:equation draw:name="f0" draw:formula="0"/><draw:equation draw:name="f1" draw:formula="11905"/><draw:equation draw:name="f2" draw:formula="5697"/><draw:equation draw:name="f3" draw:formula="2999"/><draw:equation draw:name="f4" draw:formula="8469"/><draw:equation draw:name="f5" draw:formula="8860"/><draw:equation draw:name="f6" draw:formula="3032"/><draw:equation draw:name="f7" draw:formula="9244"/><draw:equation draw:name="f8" draw:formula="3098"/><draw:equation draw:name="f9" draw:formula="9630"/><draw:equation draw:name="f10" draw:formula="3198"/><draw:equation draw:name="f11" draw:formula="10027"/><draw:equation draw:name="f12" draw:formula="3329"/><draw:equation draw:name="f13" draw:formula="10444"/><draw:equation draw:name="f14" draw:formula="3491"/><draw:equation draw:name="f15" draw:formula="10890"/><draw:equation draw:name="f16" draw:formula="3683"/><draw:equation draw:name="f17" draw:formula="11374"/><draw:equation draw:name="f18" draw:formula="3903"/><draw:equation draw:name="f19" draw:formula="4150"/><draw:equation draw:name="f20" draw:formula="?f2 - ?f0"/><draw:equation draw:name="f21" draw:formula="?f1 - ?f0"/><draw:equation draw:name="f22" draw:formula="?f21 / 11905"/><draw:equation draw:name="f23" draw:formula="?f20 / 5697"/><draw:equation draw:name="f24" draw:formula="11905 * ?f21"/><draw:equation draw:name="f25" draw:formula="2999 * ?f20"/><draw:equation draw:name="f26" draw:formula="8469 * ?f21"/><draw:equation draw:name="f27" draw:formula="8860 * ?f21"/><draw:equation draw:name="f28" draw:formula="3032 * ?f20"/><draw:equation draw:name="f29" draw:formula="9244 * ?f21"/><draw:equation draw:name="f30" draw:formula="3098 * ?f20"/><draw:equation draw:name="f31" draw:formula="9630 * ?f21"/><draw:equation draw:name="f32" draw:formula="3198 * ?f20"/><draw:equation draw:name="f33" draw:formula="10027 * ?f21"/><draw:equation draw:name="f34" draw:formula="3329 * ?f20"/><draw:equation draw:name="f35" draw:formula="10444 * ?f21"/><draw:equation draw:name="f36" draw:formula="3491 * ?f20"/><draw:equation draw:name="f37" draw:formula="10890 * ?f21"/><draw:equation draw:name="f38" draw:formula="3683 * ?f20"/><draw:equation draw:name="f39" draw:formula="11374 * ?f21"/><draw:equation draw:name="f40" draw:formula="3903 * ?f20"/><draw:equation draw:name="f41" draw:formula="4150 * ?f20"/><draw:equation draw:name="f42" draw:formula="?f24 / 11905"/><draw:equation draw:name="f43" draw:formula="?f25 / 5697"/><draw:equation draw:name="f44" draw:formula="?f26 / 11905"/><draw:equation draw:name="f45" draw:formula="?f27 / 11905"/><draw:equation draw:name="f46" draw:formula="?f28 / 5697"/><draw:equation draw:name="f47" draw:formula="?f29 / 11905"/><draw:equation draw:name="f48" draw:formula="?f30 / 5697"/><draw:equation draw:name="f49" draw:formula="?f31 / 11905"/><draw:equation draw:name="f50" draw:formula="?f32 / 5697"/><draw:equation draw:name="f51" draw:formula="?f33 / 11905"/><draw:equation draw:name="f52" draw:formula="?f34 / 5697"/><draw:equation draw:name="f53" draw:formula="?f35 / 11905"/><draw:equation draw:name="f54" draw:formula="?f36 / 5697"/><draw:equation draw:name="f55" draw:formula="?f37 / 11905"/><draw:equation draw:name="f56" draw:formula="?f38 / 5697"/><draw:equation draw:name="f57" draw:formula="?f39 / 11905"/><draw:equation draw:name="f58" draw:formula="?f40 / 5697"/><draw:equation draw:name="f59" draw:formula="?f41 / 5697"/><draw:equation draw:name="f60" draw:formula="0 / ?f22"/><draw:equation draw:name="f61" draw:formula="?f1 / ?f22"/><draw:equation draw:name="f62" draw:formula="0 / ?f23"/><draw:equation draw:name="f63" draw:formula="?f2 / ?f23"/><draw:equation draw:name="f64" draw:formula="?f42 / ?f22"/><draw:equation draw:name="f65" draw:formula="?f43 / ?f23"/><draw:equation draw:name="f66" draw:formula="?f44 / ?f22"/><draw:equation draw:name="f67" draw:formula="?f45 / ?f22"/><draw:equation draw:name="f68" draw:formula="?f46 / ?f23"/><draw:equation draw:name="f69" draw:formula="?f47 / ?f22"/><draw:equation draw:name="f70" draw:formula="?f48 / ?f23"/><draw:equation draw:name="f71" draw:formula="?f49 / ?f22"/><draw:equation draw:name="f72" draw:formula="?f50 / ?f23"/><draw:equation draw:name="f73" draw:formula="?f51 / ?f22"/><draw:equation draw:name="f74" draw:formula="?f52 / ?f23"/><draw:equation draw:name="f75" draw:formula="?f53 / ?f22"/><draw:equation draw:name="f76" draw:formula="?f54 / ?f23"/><draw:equation draw:name="f77" draw:formula="?f55 / ?f22"/><draw:equation draw:name="f78" draw:formula="?f56 / ?f23"/><draw:equation draw:name="f79" draw:formula="?f57 / ?f22"/><draw:equation draw:name="f80" draw:formula="?f58 / ?f23"/><draw:equation draw:name="f81" draw:formula="?f59 / ?f23"/></draw:enhanced-geometry></draw:custom-shape></draw:g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Joaquim Antonio Soares</meta:initial-creator>
    <dc:creator>Izabel Andrade Winter Albernaz</dc:creator>
    <meta:creation-date>2026-08-11T11:43:00Z</meta:creation-date>
    <dc:date>2026-09-01T16:21:00Z</dc:date>
    <meta:template xlink:href="Normal.dotm" xlink:type="simple"/>
    <meta:editing-cycles>13</meta:editing-cycles>
    <meta:editing-duration>PT4080S</meta:editing-duration>
    <meta:document-statistic meta:page-count="5" meta:paragraph-count="19" meta:word-count="1559" meta:character-count="9962" meta:row-count="70" meta:non-whitespace-character-count="8422"/>
  </office:meta>
</office:document-meta>
</file>